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Heading1" style:master-page-name="MP0" style:family="paragraph">
      <style:paragraph-properties fo:break-before="page"/>
    </style:style>
    <style:style style:name="T2" style:parent-style-name="DefaultParagraphFont" style:family="text">
      <style:text-properties fo:font-weight="bold" style:font-weight-asian="bold" style:font-weight-complex="bold"/>
    </style:style>
    <style:style style:name="T3" style:parent-style-name="DefaultParagraphFont" style:family="text">
      <style:text-properties fo:font-weight="bold" style:font-weight-asian="bold" style:font-weight-complex="bold"/>
    </style:style>
    <style:style style:name="T4" style:parent-style-name="DefaultParagraphFont" style:family="text">
      <style:text-properties fo:font-weight="bold" style:font-weight-asian="bold" style:font-weight-complex="bold"/>
    </style:style>
    <style:style style:name="T5" style:parent-style-name="DefaultParagraphFont" style:family="text">
      <style:text-properties fo:font-weight="bold" style:font-weight-asian="bold" style:font-weight-complex="bold"/>
    </style:style>
    <style:style style:name="T6" style:parent-style-name="DefaultParagraphFont" style:family="text">
      <style:text-properties fo:font-weight="bold" style:font-weight-asian="bold" style:font-weight-complex="bold"/>
    </style:style>
    <style:style style:name="T7" style:parent-style-name="Hyperlink" style:family="text">
      <style:text-properties fo:font-weight="bold" style:font-weight-asian="bold" style:font-weight-complex="bold"/>
    </style:style>
    <style:style style:name="T8" style:parent-style-name="DefaultParagraphFont" style:family="text">
      <style:text-properties fo:font-weight="bold" style:font-weight-asian="bold" style:font-weight-complex="bold"/>
    </style:style>
    <style:style style:name="P9" style:parent-style-name="NormalWeb" style:family="paragraph"/>
    <style:style style:name="P10" style:parent-style-name="NormalWeb" style:family="paragraph"/>
    <style:style style:name="P11" style:parent-style-name="NormalWeb" style:family="paragraph"/>
    <style:style style:name="P12" style:parent-style-name="NormalWeb" style:family="paragraph"/>
    <style:style style:name="T13" style:parent-style-name="DefaultParagraphFont" style:family="text">
      <style:text-properties fo:font-weight="bold" style:font-weight-asian="bold" style:font-weight-complex="bold"/>
    </style:style>
    <style:style style:name="T14" style:parent-style-name="DefaultParagraphFont" style:family="text">
      <style:text-properties fo:font-weight="bold" style:font-weight-asian="bold" style:font-weight-complex="bold"/>
    </style:style>
    <style:style style:name="P15" style:parent-style-name="NormalWeb" style:family="paragraph"/>
    <style:style style:name="T16" style:parent-style-name="DefaultParagraphFont" style:family="text">
      <style:text-properties fo:font-weight="bold" style:font-weight-asian="bold" style:font-weight-complex="bold"/>
    </style:style>
    <style:style style:name="P17" style:parent-style-name="NormalWeb" style:family="paragraph"/>
    <style:style style:name="T18" style:parent-style-name="DefaultParagraphFont" style:family="text">
      <style:text-properties fo:font-weight="bold" style:font-weight-asian="bold" style:font-weight-complex="bold"/>
    </style:style>
    <style:style style:name="T19" style:parent-style-name="DefaultParagraphFont" style:family="text">
      <style:text-properties fo:font-weight="bold" style:font-weight-asian="bold" style:font-weight-complex="bold"/>
    </style:style>
    <style:style style:name="T20" style:parent-style-name="DefaultParagraphFont" style:family="text">
      <style:text-properties fo:font-weight="bold" style:font-weight-asian="bold" style:font-weight-complex="bold"/>
    </style:style>
    <style:style style:name="P21" style:parent-style-name="NormalWeb" style:family="paragraph"/>
    <style:style style:name="T22" style:parent-style-name="DefaultParagraphFont" style:family="text">
      <style:text-properties fo:font-weight="bold" style:font-weight-asian="bold" style:font-weight-complex="bold"/>
    </style:style>
    <style:style style:name="P23" style:parent-style-name="NormalWeb" style:family="paragraph"/>
    <style:style style:name="T24" style:parent-style-name="DefaultParagraphFont" style:family="text">
      <style:text-properties fo:font-weight="bold" style:font-weight-asian="bold" style:font-weight-complex="bold"/>
    </style:style>
    <style:style style:name="P25" style:parent-style-name="NormalWeb" style:family="paragraph"/>
    <style:style style:name="T26" style:parent-style-name="DefaultParagraphFont" style:family="text">
      <style:text-properties fo:font-weight="bold" style:font-weight-asian="bold" style:font-weight-complex="bold"/>
    </style:style>
    <style:style style:name="T27" style:parent-style-name="DefaultParagraphFont" style:family="text">
      <style:text-properties fo:font-weight="bold" style:font-weight-asian="bold" style:font-weight-complex="bold"/>
    </style:style>
    <style:style style:name="T28" style:parent-style-name="DefaultParagraphFont" style:family="text">
      <style:text-properties fo:font-weight="bold" style:font-weight-asian="bold" style:font-weight-complex="bold"/>
    </style:style>
    <style:style style:name="T29" style:parent-style-name="DefaultParagraphFont" style:family="text">
      <style:text-properties fo:font-style="italic" style:font-style-asian="italic" style:font-style-complex="italic"/>
    </style:style>
    <style:style style:name="T30" style:parent-style-name="DefaultParagraphFont" style:family="text">
      <style:text-properties fo:font-style="italic" style:font-style-asian="italic" style:font-style-complex="italic"/>
    </style:style>
    <style:style style:name="T31" style:parent-style-name="DefaultParagraphFont" style:family="text">
      <style:text-properties fo:font-style="italic" style:font-style-asian="italic" style:font-style-complex="italic"/>
    </style:style>
    <style:style style:name="P32" style:parent-style-name="Normal" style:family="paragraph">
      <style:paragraph-properties fo:margin-bottom="0in"/>
    </style:style>
    <style:style style:name="T33" style:parent-style-name="DefaultParagraphFont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pl" style:country-asian="PL"/>
    </style:style>
    <style:style style:name="T34" style:parent-style-name="DefaultParagraphFont" style:family="text">
      <style:text-properties style:font-name="Times New Roman" style:font-name-asian="Times New Roman" style:font-name-complex="Times New Roman" style:font-weight-complex="bold" fo:font-size="12pt" style:font-size-asian="12pt" style:font-size-complex="12pt" style:language-asian="pl" style:country-asian="PL"/>
    </style:style>
    <style:style style:name="T35" style:parent-style-name="DefaultParagraphFont" style:family="text">
      <style:text-properties style:font-name="Times New Roman" style:font-name-asian="Times New Roman" style:font-name-complex="Times New Roman" style:font-weight-complex="bold" fo:font-size="12pt" style:font-size-asian="12pt" style:font-size-complex="12pt" style:language-asian="pl" style:country-asian="PL"/>
    </style:style>
    <style:style style:name="P36" style:parent-style-name="Normal" style:family="paragraph">
      <style:paragraph-properties fo:margin-bottom="0in"/>
      <style:text-properties style:font-name="Times New Roman" style:font-name-asian="Times New Roman" style:font-name-complex="Times New Roman" style:font-weight-complex="bold" fo:font-size="12pt" style:font-size-asian="12pt" style:font-size-complex="12pt" style:language-asian="pl" style:country-asian="PL"/>
    </style:style>
    <style:style style:name="P37" style:parent-style-name="Normal" style:family="paragraph">
      <style:paragraph-properties fo:margin-bottom="0in"/>
      <style:text-properties style:font-name="Times New Roman" style:font-name-asian="Times New Roman" style:font-name-complex="Times New Roman" style:font-weight-complex="bold" fo:font-size="12pt" style:font-size-asian="12pt" style:font-size-complex="12pt" style:language-asian="pl" style:country-asian="PL"/>
    </style:style>
    <style:style style:name="P38" style:parent-style-name="Normal" style:family="paragraph">
      <style:paragraph-properties fo:margin-bottom="0in"/>
      <style:text-properties style:font-name="Times New Roman" style:font-name-asian="Times New Roman" style:font-name-complex="Times New Roman" style:font-weight-complex="bold" fo:font-size="12pt" style:font-size-asian="12pt" style:font-size-complex="12pt" style:language-asian="pl" style:country-asian="PL"/>
    </style:style>
    <style:style style:name="P39" style:parent-style-name="Normal" style:family="paragraph">
      <style:paragraph-properties fo:margin-bottom="0in"/>
      <style:text-properties style:font-name="Times New Roman" style:font-name-asian="Times New Roman" style:font-name-complex="Times New Roman" style:font-weight-complex="bold" fo:font-size="12pt" style:font-size-asian="12pt" style:font-size-complex="12pt" style:language-asian="pl" style:country-asian="PL"/>
    </style:style>
    <style:style style:name="P40" style:parent-style-name="Normal" style:family="paragraph">
      <style:paragraph-properties fo:margin-bottom="0in"/>
      <style:text-properties style:font-name="Times New Roman" style:font-name-asian="Times New Roman" style:font-name-complex="Times New Roman" style:font-weight-complex="bold" fo:font-size="12pt" style:font-size-asian="12pt" style:font-size-complex="12pt" style:language-asian="pl" style:country-asian="PL"/>
    </style:style>
    <style:style style:name="P41" style:parent-style-name="Normal" style:family="paragraph">
      <style:paragraph-properties fo:margin-bottom="0in"/>
      <style:text-properties style:font-name="Times New Roman" style:font-name-asian="Times New Roman" style:font-name-complex="Times New Roman" style:font-weight-complex="bold" fo:font-size="12pt" style:font-size-asian="12pt" style:font-size-complex="12pt" style:language-asian="pl" style:country-asian="PL"/>
    </style:style>
    <style:style style:name="P42" style:parent-style-name="Normal" style:family="paragraph">
      <style:paragraph-properties fo:margin-bottom="0in"/>
      <style:text-properties style:font-name="Times New Roman" style:font-name-asian="Times New Roman" style:font-name-complex="Times New Roman" style:font-weight-complex="bold" fo:font-size="12pt" style:font-size-asian="12pt" style:font-size-complex="12pt" style:language-asian="pl" style:country-asian="PL"/>
    </style:style>
    <style:style style:name="P43" style:parent-style-name="Normal" style:family="paragraph">
      <style:paragraph-properties fo:margin-bottom="0in"/>
      <style:text-properties style:font-name="Times New Roman" style:font-name-asian="Times New Roman" style:font-name-complex="Times New Roman" style:font-weight-complex="bold" fo:font-size="12pt" style:font-size-asian="12pt" style:font-size-complex="12pt" style:language-asian="pl" style:country-asian="PL"/>
    </style:style>
    <style:style style:name="P44" style:parent-style-name="Normal" style:family="paragraph">
      <style:paragraph-properties fo:margin-bottom="0in"/>
      <style:text-properties style:font-name="Times New Roman" style:font-name-asian="Times New Roman" style:font-name-complex="Times New Roman" style:font-weight-complex="bold" fo:font-size="12pt" style:font-size-asian="12pt" style:font-size-complex="12pt" style:language-asian="pl" style:country-asian="PL"/>
    </style:style>
    <style:style style:name="P45" style:parent-style-name="Normal" style:family="paragraph">
      <style:paragraph-properties fo:margin-bottom="0in"/>
      <style:text-properties style:font-name="Times New Roman" style:font-name-asian="Times New Roman" style:font-name-complex="Times New Roman" style:font-weight-complex="bold" fo:font-size="12pt" style:font-size-asian="12pt" style:font-size-complex="12pt" style:language-asian="pl" style:country-asian="PL"/>
    </style:style>
    <style:style style:name="P46" style:parent-style-name="Normal" style:family="paragraph">
      <style:paragraph-properties fo:margin-bottom="0in"/>
      <style:text-properties style:font-name="Times New Roman" style:font-name-asian="Times New Roman" style:font-name-complex="Times New Roman" style:font-weight-complex="bold" fo:font-size="12pt" style:font-size-asian="12pt" style:font-size-complex="12pt" style:language-asian="pl" style:country-asian="PL"/>
    </style:style>
    <style:style style:name="P47" style:parent-style-name="Normal" style:family="paragraph">
      <style:paragraph-properties fo:margin-bottom="0in"/>
    </style:style>
    <style:style style:name="T48" style:parent-style-name="Hyperlink" style:family="text">
      <style:text-properties style:font-name="Times New Roman" style:font-name-asian="Times New Roman" style:font-name-complex="Times New Roman" style:font-weight-complex="bold" fo:font-size="12pt" style:font-size-asian="12pt" style:font-size-complex="12pt" style:language-asian="pl" style:country-asian="PL"/>
    </style:style>
    <style:style style:name="P49" style:parent-style-name="Normal" style:family="paragraph">
      <style:paragraph-properties fo:margin-bottom="0in"/>
    </style:style>
    <style:style style:name="T50" style:parent-style-name="Hyperlink" style:family="text">
      <style:text-properties style:font-name="Times New Roman" style:font-name-asian="Times New Roman" style:font-name-complex="Times New Roman" style:font-weight-complex="bold" fo:font-size="12pt" style:font-size-asian="12pt" style:font-size-complex="12pt" style:language-asian="pl" style:country-asian="PL"/>
    </style:style>
    <style:style style:name="P51" style:parent-style-name="Normal" style:family="paragraph">
      <style:paragraph-properties fo:margin-bottom="0in"/>
      <style:text-properties style:font-name="Times New Roman" style:font-name-asian="Times New Roman" style:font-name-complex="Times New Roman" style:font-weight-complex="bold" fo:font-size="12pt" style:font-size-asian="12pt" style:font-size-complex="12pt" style:language-asian="pl" style:country-asian="PL"/>
    </style:style>
    <style:style style:name="P52" style:parent-style-name="Normal" style:family="paragraph">
      <style:paragraph-properties fo:margin-bottom="0in"/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P53" style:parent-style-name="Normal" style:family="paragraph">
      <style:paragraph-properties fo:margin-bottom="0in"/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pl" style:country-asian="PL"/>
    </style:style>
    <style:style style:name="P54" style:parent-style-name="Normal" style:family="paragraph">
      <style:paragraph-properties fo:margin-bottom="0in"/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P55" style:parent-style-name="Normal" style:family="paragraph">
      <style:paragraph-properties fo:margin-bottom="0in"/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P56" style:parent-style-name="Normal" style:family="paragraph">
      <style:paragraph-properties fo:margin-bottom="0in"/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P57" style:parent-style-name="Normal" style:family="paragraph">
      <style:paragraph-properties fo:margin-bottom="0in"/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P58" style:parent-style-name="Normal" style:family="paragraph">
      <style:paragraph-properties fo:margin-bottom="0in"/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P59" style:parent-style-name="Normal" style:family="paragraph">
      <style:paragraph-properties fo:margin-bottom="0in"/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P60" style:parent-style-name="Normal" style:family="paragraph">
      <style:paragraph-properties fo:margin-bottom="0in"/>
    </style:style>
    <style:style style:name="T61" style:parent-style-name="Strong" style:family="text">
      <style:text-properties style:font-name="Arial" style:font-name-complex="Arial"/>
    </style:style>
    <style:style style:name="T62" style:parent-style-name="Emphasis" style:family="text">
      <style:text-properties style:font-name="Arial" style:font-name-complex="Arial"/>
    </style:style>
    <style:style style:name="T63" style:parent-style-name="Strong" style:family="text">
      <style:text-properties style:font-name="Arial" style:font-name-complex="Arial"/>
    </style:style>
    <style:style style:name="T64" style:parent-style-name="Strong" style:family="text">
      <style:text-properties style:font-name="Arial" style:font-name-complex="Arial"/>
    </style:style>
    <style:style style:name="P65" style:parent-style-name="Normal" style:family="paragraph">
      <style:paragraph-properties fo:margin-bottom="0in"/>
    </style:style>
    <style:style style:name="P66" style:parent-style-name="Normal" style:family="paragraph">
      <style:paragraph-properties fo:margin-bottom="0in"/>
    </style:style>
    <style:style style:name="T67" style:parent-style-name="Strong" style:family="text">
      <style:text-properties style:font-name="Arial" style:font-name-complex="Arial"/>
    </style:style>
    <style:style style:name="T68" style:parent-style-name="t286pc" style:family="text">
      <style:text-properties style:font-name="Arial" style:font-name-complex="Arial"/>
    </style:style>
    <style:style style:name="P69" style:parent-style-name="Normal" style:family="paragraph">
      <style:paragraph-properties fo:margin-bottom="0in"/>
    </style:style>
    <style:style style:name="T70" style:parent-style-name="Strong" style:family="text">
      <style:text-properties style:font-name="Arial" style:font-name-complex="Arial"/>
    </style:style>
    <style:style style:name="T71" style:parent-style-name="t286pc" style:family="text">
      <style:text-properties style:font-name="Arial" style:font-name-complex="Arial"/>
    </style:style>
    <style:style style:name="P72" style:parent-style-name="Normal" style:family="paragraph">
      <style:paragraph-properties fo:margin-bottom="0in"/>
    </style:style>
    <style:style style:name="T73" style:parent-style-name="Strong" style:family="text">
      <style:text-properties style:font-name="Arial" style:font-name-complex="Arial"/>
    </style:style>
    <style:style style:name="P74" style:parent-style-name="Normal" style:family="paragraph">
      <style:paragraph-properties fo:margin-bottom="0in"/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P75" style:parent-style-name="Normal" style:family="paragraph">
      <style:paragraph-properties fo:margin-bottom="0in"/>
    </style:style>
    <style:style style:name="T76" style:parent-style-name="Hyperlink" style:family="text"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P77" style:parent-style-name="Normal" style:family="paragraph">
      <style:paragraph-properties fo:margin-bottom="0in"/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P78" style:parent-style-name="Normal" style:family="paragraph">
      <style:paragraph-properties fo:margin-bottom="0in"/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P79" style:parent-style-name="Normal" style:family="paragraph">
      <style:paragraph-properties fo:margin-bottom="0in"/>
    </style:style>
    <style:style style:name="T80" style:parent-style-name="Strong" style:family="text">
      <style:text-properties style:font-name="Times New Roman" style:font-name-complex="Times New Roman" fo:font-size="12pt" style:font-size-asian="12pt" style:font-size-complex="12pt"/>
    </style:style>
    <style:style style:name="T81" style:parent-style-name="DefaultParagraphFont" style:family="text">
      <style:text-properties style:font-name="Times New Roman" style:font-name-complex="Times New Roman" fo:font-size="12pt" style:font-size-asian="12pt" style:font-size-complex="12pt"/>
    </style:style>
    <style:style style:name="P82" style:parent-style-name="Normal" style:family="paragraph">
      <style:paragraph-properties fo:margin-bottom="0in"/>
      <style:text-properties style:font-name="Times New Roman" style:font-name-complex="Times New Roman" fo:font-size="12pt" style:font-size-asian="12pt" style:font-size-complex="12pt"/>
    </style:style>
    <style:style style:name="P83" style:parent-style-name="Normal" style:family="paragraph">
      <style:paragraph-properties fo:margin-bottom="0in"/>
    </style:style>
    <style:style style:name="T84" style:parent-style-name="DefaultParagraphFont" style:family="text"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T85" style:parent-style-name="DefaultParagraphFont" style:family="text">
      <style:text-properties style:font-name="Times New Roman" style:font-name-asian="Times New Roman" style:font-name-complex="Times New Roman" style:font-weight-complex="bold" fo:font-size="12pt" style:font-size-asian="12pt" style:font-size-complex="12pt" style:language-asian="pl" style:country-asian="PL"/>
    </style:style>
    <style:style style:name="T86" style:parent-style-name="DefaultParagraphFont" style:family="text"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P87" style:parent-style-name="Normal" style:family="paragraph">
      <style:paragraph-properties fo:margin-bottom="0in"/>
    </style:style>
    <style:style style:name="T88" style:parent-style-name="DefaultParagraphFont" style:family="text"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T89" style:parent-style-name="DefaultParagraphFont" style:family="text">
      <style:text-properties style:font-name="Times New Roman" style:font-name-asian="Times New Roman" style:font-name-complex="Times New Roman" style:font-weight-complex="bold" fo:font-size="12pt" style:font-size-asian="12pt" style:font-size-complex="12pt" style:language-asian="pl" style:country-asian="PL"/>
    </style:style>
    <style:style style:name="T90" style:parent-style-name="DefaultParagraphFont" style:family="text"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P91" style:parent-style-name="Normal" style:family="paragraph">
      <style:paragraph-properties fo:margin-bottom="0in"/>
    </style:style>
    <style:style style:name="T92" style:parent-style-name="DefaultParagraphFont" style:family="text"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T93" style:parent-style-name="DefaultParagraphFont" style:family="text">
      <style:text-properties style:font-name="Times New Roman" style:font-name-asian="Times New Roman" style:font-name-complex="Times New Roman" style:font-weight-complex="bold" fo:font-size="12pt" style:font-size-asian="12pt" style:font-size-complex="12pt" style:language-asian="pl" style:country-asian="PL"/>
    </style:style>
    <style:style style:name="T94" style:parent-style-name="DefaultParagraphFont" style:family="text"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P95" style:parent-style-name="Normal" style:family="paragraph">
      <style:paragraph-properties fo:margin-bottom="0in"/>
    </style:style>
    <style:style style:name="T96" style:parent-style-name="DefaultParagraphFont" style:family="text"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T97" style:parent-style-name="DefaultParagraphFont" style:family="text">
      <style:text-properties style:font-name="Times New Roman" style:font-name-asian="Times New Roman" style:font-name-complex="Times New Roman" style:font-weight-complex="bold" fo:font-size="12pt" style:font-size-asian="12pt" style:font-size-complex="12pt" style:language-asian="pl" style:country-asian="PL"/>
    </style:style>
    <style:style style:name="T98" style:parent-style-name="DefaultParagraphFont" style:family="text"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T99" style:parent-style-name="DefaultParagraphFont" style:family="text">
      <style:text-properties style:font-name="Times New Roman" style:font-name-asian="Times New Roman" style:font-name-complex="Times New Roman" fo:font-style="italic" style:font-style-asian="italic" style:font-style-complex="italic" fo:font-size="12pt" style:font-size-asian="12pt" style:font-size-complex="12pt" style:language-asian="pl" style:country-asian="PL"/>
    </style:style>
    <style:style style:name="T100" style:parent-style-name="DefaultParagraphFont" style:family="text"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P101" style:parent-style-name="Normal" style:family="paragraph">
      <style:paragraph-properties fo:margin-bottom="0in"/>
    </style:style>
    <style:style style:name="T102" style:parent-style-name="DefaultParagraphFont" style:family="text"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T103" style:parent-style-name="Strong" style:family="text">
      <style:text-properties style:font-name="Times New Roman" style:font-name-complex="Times New Roman" fo:font-weight="normal" style:font-weight-asian="normal" fo:font-size="12pt" style:font-size-asian="12pt" style:font-size-complex="12pt"/>
    </style:style>
    <style:style style:name="T104" style:parent-style-name="t286pc" style:family="text">
      <style:text-properties style:font-name="Times New Roman" style:font-name-complex="Times New Roman" fo:font-size="12pt" style:font-size-asian="12pt" style:font-size-complex="12pt"/>
    </style:style>
    <style:style style:name="T105" style:parent-style-name="DefaultParagraphFont" style:family="text">
      <style:text-properties style:font-name="Times New Roman" style:font-name-complex="Times New Roman" fo:font-size="12pt" style:font-size-asian="12pt" style:font-size-complex="12pt"/>
    </style:style>
    <style:style style:name="P106" style:parent-style-name="Normal" style:family="paragraph">
      <style:paragraph-properties fo:margin-bottom="0in"/>
    </style:style>
    <style:style style:name="T107" style:parent-style-name="DefaultParagraphFont" style:family="text">
      <style:text-properties style:font-name="Times New Roman" style:font-name-complex="Times New Roman" fo:font-size="12pt" style:font-size-asian="12pt" style:font-size-complex="12pt"/>
    </style:style>
    <style:style style:name="T108" style:parent-style-name="DefaultParagraphFont" style:family="text">
      <style:text-properties style:font-name="Times New Roman" style:font-name-complex="Times New Roman" fo:font-size="12pt" style:font-size-asian="12pt" style:font-size-complex="12pt"/>
    </style:style>
    <style:style style:name="T109" style:parent-style-name="Hyperlink" style:family="text">
      <style:text-properties style:font-name="Times New Roman" style:font-name-complex="Times New Roman" style:use-window-font-color="true" fo:font-size="12pt" style:font-size-asian="12pt" style:font-size-complex="12pt" style:text-underline-type="none"/>
    </style:style>
    <style:style style:name="T110" style:parent-style-name="DefaultParagraphFont" style:family="text">
      <style:text-properties style:font-name="Times New Roman" style:font-name-complex="Times New Roman" fo:font-size="12pt" style:font-size-asian="12pt" style:font-size-complex="12pt"/>
    </style:style>
    <style:style style:name="T111" style:parent-style-name="Hyperlink" style:family="text">
      <style:text-properties style:font-name="Times New Roman" style:font-name-complex="Times New Roman" style:use-window-font-color="true" fo:font-size="12pt" style:font-size-asian="12pt" style:font-size-complex="12pt" style:text-underline-type="none"/>
    </style:style>
    <style:style style:name="T112" style:parent-style-name="DefaultParagraphFont" style:family="text">
      <style:text-properties style:font-name="Times New Roman" style:font-name-complex="Times New Roman" fo:font-size="12pt" style:font-size-asian="12pt" style:font-size-complex="12pt"/>
    </style:style>
    <style:style style:name="P113" style:parent-style-name="Normal" style:family="paragraph">
      <style:paragraph-properties fo:margin-bottom="0in"/>
      <style:text-properties style:font-name="Times New Roman" style:font-name-complex="Times New Roman" fo:font-size="12pt" style:font-size-asian="12pt" style:font-size-complex="12pt"/>
    </style:style>
    <style:style style:name="P114" style:parent-style-name="Normal" style:family="paragraph">
      <style:paragraph-properties fo:margin-bottom="0in"/>
    </style:style>
    <style:style style:name="T115" style:parent-style-name="Hyperlink" style:family="text">
      <style:text-properties style:font-name="Times New Roman" style:font-name-complex="Times New Roman" fo:font-size="12pt" style:font-size-asian="12pt" style:font-size-complex="12pt"/>
    </style:style>
    <style:style style:name="P116" style:parent-style-name="Normal" style:family="paragraph">
      <style:paragraph-properties fo:margin-bottom="0in"/>
    </style:style>
    <style:style style:name="T117" style:parent-style-name="DefaultParagraphFont" style:family="text">
      <style:text-properties style:font-name="Times New Roman" style:font-name-complex="Times New Roman" fo:font-size="12pt" style:font-size-asian="12pt" style:font-size-complex="12pt"/>
    </style:style>
    <style:style style:family="graphic" style:name="a0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</office:automatic-styles>
  <office:body>
    <office:text text:use-soft-page-breaks="true">
      <text:h text:style-name="P1" text:outline-level="1">MINT bez granic: Naukowy most między Białymstokiem a Niemcami</text:h>
      <text:h text:style-name="Heading2" text:outline-level="2">Pasja, współpraca i innowacje w ALO PB</text:h>
      <text:p text:style-name="NormalWeb">W Akademickim Liceum Ogólnokształcącym Politechniki Białostockiej wierzymy, że nauka nie zna granic, a przyszłość należy do tych, którzy potrafią współpracować ponad podziałami. Od 2021 roku nasza szkoła realizuje niezwykłą misję – łączymy pasję do przedmiotów<text:s/><text:span text:style-name="T2">MINT</text:span><text:s/>(matematyka, informatyka, nauki przyrodnicze, technika) z budowaniem trwałych relacji polsko-niemieckich.</text:p>
      <text:h text:style-name="Heading3" text:outline-level="3">Od wizji do wieloletniej przyjaźni</text:h>
      <text:p text:style-name="NormalWeb">Wszystko zaczęło się od wizji i osobistego zaangażowania<text:s/><text:span text:style-name="T3">Artura Kuźmicza</text:span>, który w 2021 roku nawiązał kluczową współpracę z panią Elisabeth Ritter, szefową<text:s/><text:span text:style-name="T4">Polsko-Niemieckiej Współpracy Młodzieży (PNWM)</text:span><text:s/>w Warszawie, oraz szkołą<text:s/><text:span text:style-name="T5">Elisabeth-Gymnasium w Halle (Saale)</text:span>.<text:s/>Tu nieocenioną pomocą okazał się pan Steffen Kreuzmann.</text:p>
      <text:p text:style-name="NormalWeb">Mimo trudnego czasu pandemii, nasza współpraca rozkwitła. Dzięki determinacji pana Artura Kuźmicza oraz pana Steffena Kreuzmanna, uczniowie z Białegostoku i Halle spotykali się w każdy poniedziałek na seminariach online. Pod naukowym okiem<text:s/><text:span text:style-name="T6">mgr Marzeny Smolewskiej</text:span>, młodzi badacze analizowali jakość wody, powietrza i gleby na Podlasiu oraz w Saksonii-Anhalt. Efektem tych prac jest unikatowa, trójjęzyczna platforma<text:s/><text:a xlink:href="https://www.google.com/search?q=http://mint.pb.edu.pl" office:target-frame-name="_blank" xlink:show="new"><text:span text:style-name="T7">mint.pb.edu.pl</text:span></text:a>, stworzona pod nadzorem<text:s/><text:span text:style-name="T8">pani Anetty Pogrebniak</text:span>.</text:p>
      <text:soft-page-break/>
      <text:h text:style-name="Heading3" text:outline-level="3">Nauka w praktyce: Badania, które zmieniają szkołę</text:h>
      <text:p text:style-name="NormalWeb">Nasze projekty to nie tylko teoria. Uczniowie badali m.in.:</text:p>
      <text:list text:style-name="LFO8" text:continue-numbering="true">
        <text:list-item>
          <text:p text:style-name="P9">rośliny trujące w najbliższym otoczeniu,</text:p>
        </text:list-item>
        <text:list-item>
          <text:p text:style-name="P10">emisje i imisje zanieczyszczeń w budynku szkoły,</text:p>
        </text:list-item>
        <text:list-item>
          <text:p text:style-name="P11">zagrożenia chemiczne i biologiczne.</text:p>
        </text:list-item>
        <text:list-item>
          <text:p text:style-name="P12">Zanieczyszczenia wody, gleby i powietrza w Niemczech i Polsce</text:p>
        </text:list-item>
      </text:list>
      <text:p text:style-name="NormalWeb">Co najważniejsze, wyniki tych badań mają realny wpływ na funkcjonowanie ALO PB, przekładając się na konkretne decyzje proekologiczne i bezpieczeństwo naszych uczniów.</text:p>
      <text:h text:style-name="Heading3" text:outline-level="3">Podróże, kultura i dyplomacja</text:h>
      <text:p text:style-name="NormalWeb">Dzięki wsparciu finansowemu<text:s/><text:span text:style-name="T13">DPJW (Polsko-Niemiecka Współpraca Młodzieży)</text:span>, projekty MINT stały się okazją do niesamowitych podróży. W 2026 roku już po raz czwarty odwiedziliśmy Halle, a nasi partnerzy regularnie goszczą w Białymstoku.</text:p>
      <text:p text:style-name="NormalWeb">Nasza aktywność została doceniona na najwyższych szczeblach – uczestnicy projektów byli i są regularnie przyjmowani przez<text:s/><text:span text:style-name="T14">Prezydenta Miasta Białegostoku, Prezydenta Halle, Marszałka Województwa Podlaskiego oraz JM Rektor Politechniki Białostockiej</text:span>. To nie tylko lekcje nauki, to lekcje dyplomacji i budowania europejskiej tożsamości.</text:p>
      <text:soft-page-break/>
      <text:h text:style-name="Heading3" text:outline-level="3">Nowe horyzonty: Kirn, Duisburg i Würzburg</text:h>
      <text:p text:style-name="NormalWeb">Rok 2024 przyniósł dynamiczny rozwój naszej sieci partnerskiej. Dzięki kontaktom pana Artura Kuźmicza:</text:p>
      <text:list text:style-name="LFO9" text:continue-numbering="true">
        <text:list-item>
          <text:p text:style-name="P15">Nawiązaliśmy współpracę z<text:s/><text:span text:style-name="T16">Realschule Plus w Kirn</text:span><text:s/>– w kwietniu 2026 r. nasi uczniowie wzięli udział w fascynujących warsztatach dotyczących wodny w Niemczech.<text:s/>A w <text:s/>maju 2026 uczbniowie z Kirn gościli u nas w ALO PB i wspólnie badaliśmy jakość wody w Białymstoku oraz osad z oczyszczalni ścieków.</text:p>
        </text:list-item>
        <text:list-item>
          <text:p text:style-name="P17">Rozwijamy także intensywnie relacje z<text:s/><text:span text:style-name="T18">Robert-Bosch-Berufskolleg w Duisburgu</text:span><text:s/>(gościliśmy aż 57 osób!) oraz<text:s/><text:span text:style-name="T19">Klara-Oppenheimer-Schule w Würzburgu</text:span><text:s/>w ramach programu<text:s/><text:span text:style-name="T20">Erasmus+</text:span>.<text:s/>Szkoły te odwiedzają Białystok i prowadzą badania w laboratoriach PB [porównanie jakości żywności w Polsce i Niemczech, starzenie się i przechowywanie <text:s/>leków i inne]</text:p>
        </text:list-item>
      </text:list>
      <text:p text:style-name="NormalWeb">Te spotkania to czas intensywnej nauki języka, poznawania kultury sąsiadów i wspólnego zwiedzania regionu Podlasia.</text:p>
      <text:h text:style-name="Heading3" text:outline-level="3">Architekci sukcesu</text:h>
      <text:p text:style-name="NormalWeb">Sukces tych projektów to efekt tytanicznej pracy i pasji wielu osób. Szczególne podziękowania kierujemy do:</text:p>
      <text:list text:style-name="LFO10" text:continue-numbering="true">
        <text:list-item>
          <text:p text:style-name="P21"><text:span text:style-name="T22">Pana Artura Kuźmicza</text:span><text:s/>– inicjatora i koordynatora oraz opiekuna językowego współpracy międzynarodowej,</text:p>
        </text:list-item>
        <text:list-item>
          <text:p text:style-name="P23"><text:span text:style-name="T24">Pani Anetty Pogrebniak oraz Pani Marzeny Smolewskiej</text:span><text:s/>– za opiekę merytoryczną i techniczną,</text:p>
        </text:list-item>
        <text:list-item>
          <text:p text:style-name="P25"><text:span text:style-name="T26">Pań Ewy Chmielewskiej i Aleksandry Motyki z DPJW</text:span><text:s/>– za nieocenioną pomoc, przychylność i wsparcie finansowe.</text:p>
        </text:list-item>
      </text:list>
      <text:p text:style-name="NormalWeb">Dziękujemy również władzom<text:s/><text:span text:style-name="T27">Politechniki Białostockiej</text:span>, Urzędowi Marszałkowskiemu<text:s/>Urzędowi Miasta<text:s/>oraz Dyrekcji ALO PB<text:s/><text:s/>za wspieranie rozwoju młodych talentów.</text:p>
      <text:p text:style-name="NormalWeb"><text:span text:style-name="T28">Chcesz badać świat, podróżować i tworzyć przyszłość? Dołącz do ALO PB – u nas nauka ma wymiar międzynarodowy!</text:span></text:p>
      <text:p text:style-name="Normal"><draw:custom-shape svg:x="0in" svg:y="0in" svg:width="0in" svg:height="0.02083in" draw:z-index="0" draw:id="id0" draw:style-name="a0" draw:name="Horizontal Line 1" text:anchor-type="as-char"><svg:title/><svg:desc/><draw:enhanced-geometry draw:type="non-primitive" svg:viewBox="0 0 21600 21600" draw:enhanced-path="M 0 0 L 21600 0 21600 21600 0 21600 Z N"/></draw:custom-shape></text:p>
      <text:p text:style-name="NormalWeb"><text:span text:style-name="T29">Dokumentację naszych działań – zdjęcia, filmy i artykuły – znajdziesz na stronach ALO PB, Politechniki Białostockiej</text:span><text:span text:style-name="T30">, naszej stronie projektu Mint.pb<text:s/></text:span><text:span text:style-name="T31"><text:s/>oraz w mediach regionalnych.</text:span></text:p>
      <text:p text:style-name="Normal"/>
      <text:p text:style-name="Normal"/>
      <text:p text:style-name="Normal"/>
      <text:p text:style-name="Normal"/>
      <text:p text:style-name="Normal"/>
      <text:p text:style-name="Normal"/>
      <text:p text:style-name="P32"><text:span text:style-name="T33">ALOPB</text:span><text:span text:style-name="T34"><text:s/>to niepaństwowa szkoła średnia dla młodzieży w wieku 14–18 lat, działająca zgodnie z zasadami i przepisami obowiązującymi w szkołach państwowych oraz będąca częścią Politechniki Białostockiej. Szkoła została założona w 2016 roku i skierowana jest do ambitnych i utalentowanych uczniów, którzy pragną kontynuować naukę w dziedzinie nauk ścisłych, korzystając z nowoczesnych technologii oraz w pełni wyposażonych laboratoriów naukowych, jakie oferuje nasza placówka. Głównym punktem programu ALOPB są rozszerzone zajęcia z matematyki, informatyki, fizyki, chemii, biologii i języka angielskiego.<text:s/></text:span><text:span text:style-name="T35">Jako drugi język obcy można wybrać niemiecki lub rosyjski.</text:span></text:p>
      <text:p text:style-name="P36">Od roku szkolnego 2020/2021 w naszej szkole dostępne są następujące kierunki:</text:p>
      <text:p text:style-name="P37">• <text:s text:c="3"/>architektura i inżynieria lądowa</text:p>
      <text:p text:style-name="P38">• <text:s text:c="3"/>bioinżynieria</text:p>
      <text:p text:style-name="P39">• <text:s text:c="3"/>przemysł przyszłości</text:p>
      <text:p text:style-name="P40">• <text:s text:c="3"/>technologie informacyjne</text:p>
      <text:p text:style-name="P41">• <text:s text:c="3"/>programowanie</text:p>
      <text:p text:style-name="P42">Nasi uczniowie mogą pochwalić się:</text:p>
      <text:p text:style-name="P43">• <text:s text:c="3"/>zdobycie miejsc na studiach już w pierwszym roku nauki w naszej szkole (m.in. na Politechnice Białostockiej, Akademii Medycznej w Gdańsku, Politechnice Warszawskiej, Politechnice Gdańskiej)</text:p>
      <text:p text:style-name="P44">• <text:s text:c="3"/>otrzymanie wielu grantów i stypendiów, takich jak Nagroda Prezesa Rady Ministrów, nagrody artystyczne, Nagroda za Najbardziej Innowacyjną Technologię, Nagroda „Odkrywcy Diamentów” oraz Nagroda Centrum Nauki Kopernik</text:p>
      <text:p text:style-name="P45">• <text:s text:c="3"/>zdobycie wysokich miejsc w innych ogólnokrajowych konkursach – technicznych, informatycznych, naukowych, językowych, społecznych, a nawet prawniczych i artystycznych (np. „Projekt z moją klasą”, El-Robo-Mech, Młody Innowator, Projektanci Edukacji, Ogólnopolski Konkurs z ekonomii i przedsiębiorczości, Mission Book, Ogólnopolski Konkurs wiedzy o prawach uczniów, Matematyka Stosowana, międzynarodowy konkurs matematyczny Naboj, Galileo).</text:p>
      <text:p text:style-name="P46"/>
      <text:p text:style-name="P47"><text:a xlink:href="https://pb.edu.pl/liceum-ogolnoksztalcace/" office:target-frame-name="_top" xlink:show="replace"><text:span text:style-name="T48">https://pb.edu.pl/liceum-ogolnoksztalcace/</text:span></text:a></text:p>
      <text:p text:style-name="P49"><text:a xlink:href="https://www.facebook.com/LiceumPB/?locale=pl_PL" office:target-frame-name="_top" xlink:show="replace"><text:span text:style-name="T50">https://www.facebook.com/LiceumPB/?locale=pl_PL</text:span></text:a></text:p>
      <text:p text:style-name="P51">https://pb.edu.pl/mint/pl/alopb/</text:p>
      <text:p text:style-name="P52"/>
      <text:p text:style-name="P53">Projekt MINT</text:p>
      <text:p text:style-name="P54">Projekt wspólnych zajęć – MINT: analiza gleby, wody i powietrza. Celem naszego projektu jest nawiązanie i pogłębienie długotrwałej i owocnej współpracy między uczniami szkół polskich i niemieckich. Chcemy stworzyć środowisko sprzyjające współpracy, w którym będziemy mogli dzielić się spostrzeżeniami, wymieniać pomysły i wspólnie się rozwijać. Oprócz naukowego celu, jakim jest opracowanie jednolitej metodologii badawczej, zebranie wyników badań dotyczących zanieczyszczenia wody, powietrza i gleby oraz stworzenie strony internetowej (w języku angielskim, niemieckim i polskim) z wynikami badań, dążymy do wzajemnego zrozumienia naszych krajów, kultur, historii i zwyczajów. Żaden polsko-niemiecki projekt MINT nie byłoby możliwy bez Deutsch-Polnischen Jugendwerks.</text:p>
      <text:p text:style-name="P55">Niemiecko-Polska Współpraca Młodzieży (DPJW) umożliwia spotkania i współpracę między młodymi Polakami i Niemcami. Finansuje i wspiera projekty niemiecko-polskie.</text:p>
      <text:p text:style-name="P56">Jak to robimy?</text:p>
      <text:p text:style-name="P57">DPJW dofinansowuje spotkania młodzieży tak różnorodne pod względem tematów i form, jak zainteresowania młodych ludzi – od teatru, przez międzyszkolne projekty ekologiczne, po mecze hokeja na trawie.</text:p>
      <text:p text:style-name="P58">DPJW buduje fundamenty dobrosąsiedzkich relacji między Polakami a Niemcami.</text:p>
      <text:p text:style-name="P59"/>
      <text:p text:style-name="P60"><text:span text:style-name="T61">DPJW</text:span><text:s/>(niem.<text:s/><text:span text:style-name="T62">Deutsch-Polnisches Jugendwerk</text:span>) to skrótowiec oznaczający międzynarodową organizację<text:s/><text:span text:style-name="T63">Polsko-Niemiecka Współpraca Młodzieży</text:span>. W Polsce funkcjonuje ona częściej pod skrótem<text:s/><text:span text:style-name="T64">PNWM</text:span>.<text:s/></text:p>
      <text:p text:style-name="P65">Jak działa DPJW (PNWM)?</text:p>
      <text:p text:style-name="P66"><text:span text:style-name="T67">Dofinansowanie projektów:</text:span><text:span text:style-name="T68"><text:s/>Wspiera finansowo wszelkiego rodzaju spotkania młodzieży, wymiany szkolne, projekty pozalekcyjne, warsztaty i obozy.</text:span><text:s text:c="2"/></text:p>
      <text:p text:style-name="P69"><text:span text:style-name="T70">Obszary wsparcia:</text:span><text:span text:style-name="T71"><text:s/>Finansuje między innymi projekty artystyczne, sportowe, ekologiczne, historyczne czy naukowe.</text:span><text:s/></text:p>
      <text:p text:style-name="P72"><text:span text:style-name="T73">Kto może skorzystać:</text:span><text:s/>O dofinansowanie mogą ubiegać się szkoły, organizacje pozarządowe (NGO), samorządy, kluby sportowe oraz instytucje edukacyjne pracujące z młodzieżą.</text:p>
      <text:p text:style-name="P74"/>
      <text:p text:style-name="P75"><text:a xlink:href="https://pnwm.org/" office:target-frame-name="_top" xlink:show="replace"><text:span text:style-name="T76">https://pnwm.org/</text:span></text:a></text:p>
      <text:p text:style-name="P77"/>
      <text:p text:style-name="P78"/>
      <text:p text:style-name="P79"><text:span text:style-name="T80">Erasmus+</text:span><text:span text:style-name="T81"><text:s/>to unijny program wspierający edukację, szkolenia, młodzież i sport. Oferuje on dofinansowanie do wyjazdów zagranicznych w celach edukacyjnych, zawodowych lub wolontariatu. Uczestnicy otrzymują stypendium i są zwolnieni z czesnego w instytucji przyjmującej. <text:s/></text:span></text:p>
      <text:p text:style-name="P82">Program dzieli się na kilka głównych obszarów (sektorów)</text:p>
      <text:p text:style-name="P83"><text:span text:style-name="T84"> <text:s/></text:span><text:span text:style-name="T85">Szkolnictwo wyższe:</text:span><text:span text:style-name="T86"><text:s/>Wyjazdy studentów na część studiów (od 2 do 12 miesięcy) oraz na zagraniczne praktyki. Umożliwia także wymianę pracownikom uczelni.</text:span></text:p>
      <text:p text:style-name="P87"><text:span text:style-name="T88"> <text:s/></text:span><text:span text:style-name="T89">Szkoły i edukacja:</text:span><text:span text:style-name="T90"><text:s/>Wyjazdy dla uczniów, nauczycieli, a także udział w międzynarodowych partnerstwach szkół.</text:span></text:p>
      <text:p text:style-name="P91"><text:span text:style-name="T92"> <text:s/></text:span><text:span text:style-name="T93">Młodzież:</text:span><text:span text:style-name="T94"><text:s/>Wymiany młodzieżowe, szkolenia dla liderów oraz wolontariat europejski dla osób w wieku od 13 do 30 lat.</text:span></text:p>
      <text:p text:style-name="P95"><text:span text:style-name="T96"> <text:s/></text:span><text:span text:style-name="T97">Edukacja dorosłych:</text:span><text:span text:style-name="T98"><text:s/>Kursy, szkolenia i wizyty typu<text:s/></text:span><text:span text:style-name="T99">job shadowing</text:span><text:span text:style-name="T100"><text:s/>(obserwacja pracy) dla edukatorów i osób uczących się.</text:span></text:p>
      <text:p text:style-name="P101"><text:span text:style-name="T102"> <text:s/></text:span><text:span text:style-name="T103">Sport:</text:span><text:span text:style-name="T104"><text:s/>Projekty wspierające inicjatywy lokalne i współpracę między organizacjami sportowymi.</text:span><text:span text:style-name="T105"><text:s text:c="2"/></text:span></text:p>
      <text:p text:style-name="P106"><text:span text:style-name="T107">Aby wziąć udział w programie, najłatwiej zgłosić się do biura międzynarodowego swojej uczelni, lokalnej organizacji młodzieżowej lub bezpośrednio odwiedzić<text:s/></text:span><text:span text:style-name="T108">stronę<text:s/></text:span><text:a xlink:href="https://erasmusplus.org.pl/" office:target-frame-name="_blank" xlink:show="new"><text:span text:style-name="T109">Narodowej Agencji Erasmus+</text:span></text:a><text:span text:style-name="T110">, gdzie znajdują się szczegółowe informacje o naborach i kryteriach. Pełny zakres działań dostępny jest również na oficjalnym<text:s/></text:span><text:a xlink:href="https://erasmus-plus.ec.europa.eu/pl" office:target-frame-name="_blank" xlink:show="new"><text:span text:style-name="T111">portalu Komisji Europejskiej</text:span></text:a><text:span text:style-name="T112">. <text:s/></text:span></text:p>
      <text:p text:style-name="P113"/>
      <text:p text:style-name="P114"><text:a xlink:href="https://erasmusplus.org.pl/" office:target-frame-name="_top" xlink:show="replace"><text:span text:style-name="T115">https://erasmusplus.org.pl/</text:span></text:a></text:p>
      <text:p text:style-name="P116"><text:span text:style-name="T117">https://commission.europa.eu/index_pl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3333in" fo:margin-bottom="0in"/>
      <style:text-properties style:font-name="Cambria" style:font-name-asian="Times New Roman" style:font-name-complex="Times New Roman" fo:font-weight="bold" style:font-weight-asian="bold" style:font-weight-complex="bold" fo:color="#365F91" fo:font-size="14pt" style:font-size-asian="14pt" style:font-size-complex="14pt" fo:hyphenate="false"/>
    </style:style>
    <style:style style:name="Heading2" style:display-name="Heading 2" style:family="paragraph" style:parent-style-name="Normal" style:default-outline-level="2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8pt" style:font-size-asian="18pt" style:font-size-complex="18pt" style:language-asian="pl" style:country-asian="PL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388in" fo:margin-bottom="0in"/>
      <style:text-properties style:font-name="Cambria" style:font-name-asian="Times New Roman" style:font-name-complex="Times New Roman" fo:font-weight="bold" style:font-weight-asian="bold" style:font-weight-complex="bold" fo:color="#4F81BD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2Char" style:display-name="Heading 2 Char" style:family="text" style:parent-style-name="DefaultParagraphFont">
      <style:text-properties style:font-name="Times New Roman" style:font-name-asian="Times New Roman" style:font-name-complex="Times New Roman" fo:font-weight="bold" style:font-weight-asian="bold" style:font-weight-complex="bold" fo:font-size="18pt" style:font-size-asian="18pt" style:font-size-complex="18pt" style:language-asian="pl" style:country-asian="PL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pl" style:country-asian="PL" fo:hyphenate="false"/>
    </style:style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Heading1Char" style:display-name="Heading 1 Char" style:family="text" style:parent-style-name="DefaultParagraphFont">
      <style:text-properties style:font-name="Cambria" style:font-name-asian="Times New Roman" style:font-name-complex="Times New Roman" fo:font-weight="bold" style:font-weight-asian="bold" style:font-weight-complex="bold" fo:color="#365F91" fo:font-size="14pt" style:font-size-asian="14pt" style:font-size-complex="14pt"/>
    </style:style>
    <style:style style:name="Heading3Char" style:display-name="Heading 3 Char" style:family="text" style:parent-style-name="DefaultParagraphFont">
      <style:text-properties style:font-name="Cambria" style:font-name-asian="Times New Roman" style:font-name-complex="Times New Roman" fo:font-weight="bold" style:font-weight-asian="bold" style:font-weight-complex="bold" fo:color="#4F81BD"/>
    </style:style>
    <style:style style:name="query-text-line" style:display-name="query-text-line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pl" style:country-asian="PL" fo:hyphenate="false"/>
    </style:style>
    <style:style style:name="Hyperlink" style:display-name="Hyperlink" style:family="text" style:parent-style-name="DefaultParagraphFont">
      <style:text-properties fo:color="#0000FF" style:text-underline-type="single" style:text-underline-style="solid" style:text-underline-width="auto" style:text-underline-mode="continuous"/>
    </style:style>
    <style:style style:name="Strong" style:display-name="Strong" style:family="text" style:parent-style-name="DefaultParagraphFont">
      <style:text-properties fo:font-weight="bold" style:font-weight-asian="bold" style:font-weight-complex="bold"/>
    </style:style>
    <style:style style:name="t286pc" style:display-name="t286pc" style:family="text" style:parent-style-name="DefaultParagraphFont"/>
    <style:style style:name="Emphasis" style:display-name="Emphasis" style:family="text" style:parent-style-name="DefaultParagraphFont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8LVL1" style:family="text">
      <style:text-properties style:font-name="Symbol" fo:font-size="10pt" style:font-size-asian="10pt"/>
    </style:style>
    <style:style style:name="WW_CharLFO8LVL2" style:family="text">
      <style:text-properties style:font-name="Courier New" fo:font-size="10pt" style:font-size-asian="10pt"/>
    </style:style>
    <style:style style:name="WW_CharLFO8LVL3" style:family="text">
      <style:text-properties style:font-name="Wingdings" fo:font-size="10pt" style:font-size-asian="10pt"/>
    </style:style>
    <style:style style:name="WW_CharLFO8LVL4" style:family="text">
      <style:text-properties style:font-name="Wingdings" fo:font-size="10pt" style:font-size-asian="10pt"/>
    </style:style>
    <style:style style:name="WW_CharLFO8LVL5" style:family="text">
      <style:text-properties style:font-name="Wingdings" fo:font-size="10pt" style:font-size-asian="10pt"/>
    </style:style>
    <style:style style:name="WW_CharLFO8LVL6" style:family="text">
      <style:text-properties style:font-name="Wingdings" fo:font-size="10pt" style:font-size-asian="10pt"/>
    </style:style>
    <style:style style:name="WW_CharLFO8LVL7" style:family="text">
      <style:text-properties style:font-name="Wingdings" fo:font-size="10pt" style:font-size-asian="10pt"/>
    </style:style>
    <style:style style:name="WW_CharLFO8LVL8" style:family="text">
      <style:text-properties style:font-name="Wingdings" fo:font-size="10pt" style:font-size-asian="10pt"/>
    </style:style>
    <style:style style:name="WW_CharLFO8LVL9" style:family="text">
      <style:text-properties style:font-name="Wingdings" fo:font-size="10pt" style:font-size-asian="10pt"/>
    </style:style>
    <style:style style:name="WW_CharLFO9LVL1" style:family="text">
      <style:text-properties style:font-name="Symbol" fo:font-size="10pt" style:font-size-asian="10pt"/>
    </style:style>
    <style:style style:name="WW_CharLFO9LVL2" style:family="text">
      <style:text-properties style:font-name="Courier New" fo:font-size="10pt" style:font-size-asian="10pt"/>
    </style:style>
    <style:style style:name="WW_CharLFO9LVL3" style:family="text">
      <style:text-properties style:font-name="Wingdings" fo:font-size="10pt" style:font-size-asian="10pt"/>
    </style:style>
    <style:style style:name="WW_CharLFO9LVL4" style:family="text">
      <style:text-properties style:font-name="Wingdings" fo:font-size="10pt" style:font-size-asian="10pt"/>
    </style:style>
    <style:style style:name="WW_CharLFO9LVL5" style:family="text">
      <style:text-properties style:font-name="Wingdings" fo:font-size="10pt" style:font-size-asian="10pt"/>
    </style:style>
    <style:style style:name="WW_CharLFO9LVL6" style:family="text">
      <style:text-properties style:font-name="Wingdings" fo:font-size="10pt" style:font-size-asian="10pt"/>
    </style:style>
    <style:style style:name="WW_CharLFO9LVL7" style:family="text">
      <style:text-properties style:font-name="Wingdings" fo:font-size="10pt" style:font-size-asian="10pt"/>
    </style:style>
    <style:style style:name="WW_CharLFO9LVL8" style:family="text">
      <style:text-properties style:font-name="Wingdings" fo:font-size="10pt" style:font-size-asian="10pt"/>
    </style:style>
    <style:style style:name="WW_CharLFO9LVL9" style:family="text">
      <style:text-properties style:font-name="Wingdings" fo:font-size="10pt" style:font-size-asian="10pt"/>
    </style:style>
    <style:style style:name="WW_CharLFO10LVL1" style:family="text">
      <style:text-properties style:font-name="Symbol" fo:font-size="10pt" style:font-size-asian="10pt"/>
    </style:style>
    <style:style style:name="WW_CharLFO10LVL2" style:family="text">
      <style:text-properties style:font-name="Courier New" fo:font-size="10pt" style:font-size-asian="10pt"/>
    </style:style>
    <style:style style:name="WW_CharLFO10LVL3" style:family="text">
      <style:text-properties style:font-name="Wingdings" fo:font-size="10pt" style:font-size-asian="10pt"/>
    </style:style>
    <style:style style:name="WW_CharLFO10LVL4" style:family="text">
      <style:text-properties style:font-name="Wingdings" fo:font-size="10pt" style:font-size-asian="10pt"/>
    </style:style>
    <style:style style:name="WW_CharLFO10LVL5" style:family="text">
      <style:text-properties style:font-name="Wingdings" fo:font-size="10pt" style:font-size-asian="10pt"/>
    </style:style>
    <style:style style:name="WW_CharLFO10LVL6" style:family="text">
      <style:text-properties style:font-name="Wingdings" fo:font-size="10pt" style:font-size-asian="10pt"/>
    </style:style>
    <style:style style:name="WW_CharLFO10LVL7" style:family="text">
      <style:text-properties style:font-name="Wingdings" fo:font-size="10pt" style:font-size-asian="10pt"/>
    </style:style>
    <style:style style:name="WW_CharLFO10LVL8" style:family="text">
      <style:text-properties style:font-name="Wingdings" fo:font-size="10pt" style:font-size-asian="10pt"/>
    </style:style>
    <style:style style:name="WW_CharLFO10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word</dc:creator>
    <meta:creation-date>2026-09-02T20:41:00Z</meta:creation-date>
    <dc:date>2026-09-02T20:41:00Z</dc:date>
    <meta:template xlink:href="Normal" xlink:type="simple"/>
    <meta:editing-cycles>2</meta:editing-cycles>
    <meta:editing-duration>PT0S</meta:editing-duration>
    <meta:document-statistic meta:page-count="3" meta:paragraph-count="19" meta:word-count="1445" meta:character-count="9664" meta:row-count="68" meta:non-whitespace-character-count="8238"/>
  </office:meta>
</office:document-meta>
</file>